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orte Vijverberg 4, 2513 AB 's-Gravenhage, korte vijverberg 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kantoor Korte Vijverberg 4 tot gemengde functie</text:p>
            <text:p text:style-name="common-al"/>
            <text:p text:style-name="common-al">Ons kenmerk: VTH2025-3364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rte Vijverberg 4, 2513 AB 's-Gravenhage, korte vijverberg 4</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9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3643</meta:user-defined>
    <meta:user-defined meta:name="DCTERMS.abstract">het veranderen van het kantoor Korte Vijverberg 4 tot gemengde functie</meta:user-defined>
    <dc:language>nl</dc:language>
    <meta:user-defined meta:name="DC.title">Omgevingsvergunning - Beschikking Verleend, Korte Vijverberg 4, 2513 AB 's-Gravenhage, korte vijverberg 4</meta:user-defined>
    <meta:user-defined meta:name="OVERHEIDop.datumEindeReactietermijn">2026-09-07</meta:user-defined>
    <meta:user-defined meta:name="OVERHEIDop.terinzageleggingBG">https://www.digitale-inzage.nl/Den%20Haag/dossier/m8JIJWTZp0yCSqveGrhyDw</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057</meta:user-defined>
    <meta:user-defined meta:name="OVERHEIDop.publicationIssue">362941</meta:user-defined>
    <meta:user-defined meta:name="OVERHEIDop.GmbID/DC.identifier">gmb-2026-362941</meta:user-defined>
    <meta:user-defined meta:name="OVERHEIDop.versieInformatie"/>
  </office:meta>
</office:document-meta>
</file>