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Tuning day 4 All op 29 augustus 2026 - De Kol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9-07-2026</text:p>
            <text:p text:style-name="common-al">
            <text:span text:style-name="nadrukvet">Omschrijving: </text:span>Evenementenvergunning (De Kol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7178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3-06-2026</text:p>
            <text:p text:style-name="common-al">
            <text:span text:style-name="nadrukvet">Definitieve beschikking verzonden: </text:span>27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7 juli 2026 tot en met 0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7178/6cacdace-acfa-404f-b5e1-46aaef332cb5.pdf" xlink:type="simple">https://besluitenapv.nijmegen.nl/ZD2600077178/6cacdace-acfa-404f-b5e1-46aaef332cb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29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Tuning day 4 All op 29 augustus 2026 - De Kolk te Nijme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27</meta:user-defined>
    <meta:user-defined meta:name="OVERHEIDop.GmbID/DC.identifier">gmb-2026-362927</meta:user-defined>
    <meta:user-defined meta:name="OVERHEIDop.versieInformatie"/>
  </office:meta>
</office:document-meta>
</file>