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n 18 woningen, Mien Bladergroenhaghe in Utrecht, GU-Z2026-006263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2631</text:p>
            <text:p text:style-name="common-al">Toelichting: het bouwen van 18 woningen</text:p>
            <text:p text:style-name="common-al">Datum ontvangst aanvraag: 24 juli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62925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92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92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62631</meta:user-defined>
    <meta:user-defined meta:name="DCTERMS.abstract">Toelichting: het bouwen van 18 woningen</meta:user-defined>
    <dc:language>nl</dc:language>
    <meta:user-defined meta:name="OVERHEIDop.locatietype/OVERHEIDop.gebiedsmarkering">Vlak</meta:user-defined>
    <meta:user-defined meta:name="DC.title">Aanvraag omgevingsvergunning, het bouwen van 18 woningen, Mien Bladergroenhaghe in Utrecht, GU-Z2026-0062631</meta:user-defined>
    <meta:user-defined meta:name="OVERHEIDop.datumEindeReactietermijn">2026-09-18</meta:user-defined>
    <meta:user-defined meta:name="OVERHEIDop.terinzageleggingBG">https://jeleefomgeving.nl/inzien/002220647/92d3c9dd-4ae6-4bf3-abaf-95507f4b8cb9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925</meta:user-defined>
    <meta:user-defined meta:name="OVERHEIDop.GmbID/DC.identifier">gmb-2026-362925</meta:user-defined>
    <meta:user-defined meta:name="OVERHEIDop.versieInformatie"/>
  </office:meta>
</office:document-meta>
</file>