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aan de Oostgerepolder 7, 2391 AK Hazerswoude-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verbouwen van de woning aan de Oostgerepolder 7, 2391 AK Hazerswoude-Dorp, geregistreerd onder nr. 04843946801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7-2026. De gemeente neemt daarover waarschijnlijk voor 18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6292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2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46801</meta:user-defined>
    <meta:user-defined meta:name="DCTERMS.abstract">Aanvraag vergunning voor het verbouwen van de woning aan de Oostgerepolder 7, 2391 AK Hazerswoude-Dorp</meta:user-defined>
    <dc:language>nl</dc:language>
    <meta:user-defined meta:name="OVERHEIDop.locatietype/OVERHEIDop.gebiedsmarkering">Punt</meta:user-defined>
    <meta:user-defined meta:name="DC.title">Aanvraag vergunning voor het verbouwen van de woning aan de Oostgerepolder 7, 2391 AK Hazerswoude-Dor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922</meta:user-defined>
    <meta:user-defined meta:name="OVERHEIDop.GmbID/DC.identifier">gmb-2026-362922</meta:user-defined>
    <meta:user-defined meta:name="OVERHEIDop.versieInformatie"/>
  </office:meta>
</office:document-meta>
</file>