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Graaf Wernerstraat 15 t/m 23, 5473CD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4 juli 2026</text:p>
            <text:p text:style-name="common-al">het verbouwen van 5 woningen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9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4</meta:user-defined>
    <meta:user-defined meta:name="DCTERMS.abstract">Datum ontvangst: 24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Graaf Wernerstraat 15 t/m 23, 5473CD Heeswijk-Dinth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909</meta:user-defined>
    <meta:user-defined meta:name="OVERHEIDop.GmbID/DC.identifier">gmb-2026-362909</meta:user-defined>
    <meta:user-defined meta:name="OVERHEIDop.versieInformatie"/>
  </office:meta>
</office:document-meta>
</file>