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vergroten van het hoofdgebouw op de locatie Rendorppark 42 in Heemskerk, zaaknummer ODIJ-Z-26-17959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Heemskerk. De vergunning is aangevraagd voor het vergroten van het hoofdgebouw op de locatie Rendorppark 42  te Heemskerk.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6290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0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0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vergroten van het hoofdgebouw op de locatie Rendorppark 42 in Heemskerk, zaaknummer ODIJ-Z-26-179595</meta:user-defined>
    <meta:user-defined meta:name="DCTERMS.W3CDTF/DCTERMS.available">2026-07-29</meta:user-defined>
    <meta:user-defined meta:name="DCTERMS.W3CDTF/OVERHEIDop.jaargang">2026</meta:user-defined>
    <meta:user-defined meta:name="OVERHEIDop.publicationIssue">362905</meta:user-defined>
    <meta:user-defined meta:name="OVERHEIDop.GmbID/DC.identifier">gmb-2026-362905</meta:user-defined>
    <meta:user-defined meta:name="OVERHEIDop.versieInformatie"/>
  </office:meta>
</office:document-meta>
</file>