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982_20260722-110625idd4f6090-0dbe-4e3d-82ee-0583e1c03a91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Hodenpijlkade 4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982</text:p>
            <text:p text:style-name="common-al">
            <text:span text:style-name="nadrukvet">Naam vaartuig</text:span>: 20260721 wrak-3</text:p>
            <text:p text:style-name="common-al">
            <text:span text:style-name="nadrukvet">Lengte</text:span>: 2.50 meter</text:p>
            <text:p text:style-name="common-al">
            <text:span text:style-name="nadrukvet">Vignet</text:span>: -</text:p>
            <text:p text:style-name="common-al">
            <text:span text:style-name="nadrukvet">Vaarweg</text:span>: Westlandgracht</text:p>
            <text:p text:style-name="common-al">
            <text:span text:style-name="nadrukvet">Locatie</text:span>: Hodenpijlkade 4, 1058 LX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7.5mm"><draw:image xlink:href="Pictures/PPNT2026-5982_20260722-110625idd4f6090-0dbe-4e3d-82ee-0583e1c03a91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90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0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5982</meta:user-defined>
    <dc:language>nl</dc:language>
    <meta:user-defined meta:name="OVERHEIDop.locatietype/OVERHEIDop.gebiedsmarkering">Adres</meta:user-defined>
    <meta:user-defined meta:name="DC.title">Mededeling opruimen gezonken vaartuig volgens de Wrakkenwet aan Hodenpijlkade 4 te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04</meta:user-defined>
    <meta:user-defined meta:name="OVERHEIDop.GmbID/DC.identifier">gmb-2026-362904</meta:user-defined>
    <meta:user-defined meta:name="OVERHEIDop.versieInformatie"/>
  </office:meta>
</office:document-meta>
</file>