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pré-mantelzorgwoning, Vrochterdijk 2 (nabij), 7244PJ Bar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27 juli 2026 de volgende aanvraag voor een Omgevingsvergunning hebben ontvangen:</text:p>
            <text:p text:style-name="common-al">Vrochterdijk 2 (nabij), 7244PJ Barchem, het plaatsen van een pré-mantelzorgwoning, Z2026-01157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6288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157</meta:user-defined>
    <meta:user-defined meta:name="DCTERMS.abstract">Z2026-01157 Vrochterdijk 2 (nabij), 7244PJ Barchem</meta:user-defined>
    <dc:language>nl</dc:language>
    <meta:user-defined meta:name="OVERHEIDop.locatietype/OVERHEIDop.gebiedsmarkering">Vlak</meta:user-defined>
    <meta:user-defined meta:name="DC.title">Aanvraag Omgevingsvergunning voor het plaatsen van een pré-mantelzorgwoning, Vrochterdijk 2 (nabij), 7244PJ Barch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62884</meta:user-defined>
    <meta:user-defined meta:name="OVERHEIDop.GmbID/DC.identifier">gmb-2026-362884</meta:user-defined>
    <meta:user-defined meta:name="OVERHEIDop.versieInformatie"/>
  </office:meta>
</office:document-meta>
</file>