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SmidsepleinHorstif55045c2-d022-463c-b307-91ab1e98738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 Horst – Smidseplein vaststellen gehandicaptenparkeerplaats op kenteken</text:p>
      <text:section text:name="regeling_id1-3-2" text:style-name="regeling">
        <text:section text:name="aanhef_id1-3-2-1" text:style-name="aanhef">
          <text:p text:style-name="aanhef_wie">College van burgemeester en wethouders van Horst aan de Maas,</text:p>
          <text:section text:name="considerans_id1-3-2-1-2" text:style-name="considerans">
            <text:p text:style-name="tussenkopcur">
            <text:span text:style-name="nadrukvet">Overwegingen ten aanzien van het besluit</text:span>
          </text:p>
            <text:p text:style-name="considerans.al">
            <text:span text:style-name="nadrukvet">Gelet op</text:span>
          </text:p>
            <text:p text:style-name="considerans.al">- artikel 18, eerste lid, onder d, van de Wegenverkeerswet 1994 ben ik bevoegd dit verkeersbesluit te nemen;</text:p>
            <text:p text:style-name="considerans.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artikel 15, tweede lid, maatregelen op of aan de weg tot wijziging van de inricht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 <text:span text:style-name="nadrukvet"/></text:p>
            <text:p text:style-name="considerans.al">
            <text:span text:style-name="nadrukvet"/>
          </text:p>
            <text:p text:style-name="considerans.al">
            <text:span text:style-name="nadrukvet">Grondslag</text:span>
          </text:p>
            <text:p text:style-name="considerans.al">Overeenkomstig artikel 2, lid 1, sub a t/m d van de WvW1994 en artikel 21 van het Besluit administratieve bepalingen inzake het wegverkeer (BABW) op de bovenstaande weg maatregelen dienen te worden genomen met als doel:</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text:p>
            <text:p text:style-name="considerans.al">d. het zoveel mogelijk waarborgen van de vrijheid van het verkeer. </text:p>
            <text:p text:style-name="considerans.al"/>
            <text:p text:style-name="considerans.al">Op basis van bovenstaande BABW inzake verkeerstekens en met inachtneming van:</text:p>
            <text:p text:style-name="considerans.al">- uitvoeringsvoorschriften BABW inzake verkeerstekens,</text:p>
            <text:p text:style-name="considerans.al">- de Algemene wet bestuursrecht,</text:p>
            <text:p text:style-name="considerans.al">- het mandaat- en volmachtregister van de gemeente Horst aan de Maas</text:p>
            <text:p text:style-name="considerans.al">is ondergetekende bevoegd dit besluit te nemen. <text:span text:style-name="nadrukvet"/></text:p>
            <text:p text:style-name="considerans.al">
            <text:span text:style-name="nadrukvet"/>
          </text:p>
            <text:p text:style-name="considerans.al">
            <text:span text:style-name="nadrukvet">Overwegende dat</text:span>
          </text:p>
            <text:p text:style-name="considerans.al">- een bewoner van Smidseplein 4-b in Horst verzocht heeft in aanmerking te komen voor een gehandicaptenparkeerplaats op kenteken op Smidseplein in de directe omgeving van de woning van de aanvrager;</text:p>
            <text:p text:style-name="considerans.al">- Smidseplein in beheer en onderhoud van de gemeente Horst aan de Maas is;</text:p>
            <text:p text:style-name="considerans.al">- de aanvrager beschikt over een geldige Europese gehandicaptenparkeerkaart;</text:p>
            <text:p text:style-name="considerans.al">- de aanvrager geen beschikking heeft over een parkeergelegenheid op eigen terrein;</text:p>
            <text:p text:style-name="considerans.al">- de aanvrager gebruik maakt van de openbare parkeerplaatsen in de straat;</text:p>
            <text:p text:style-name="considerans.al">- vanwege de parkeerdruk in de straat niet altijd gegarandeerd kan worden dat een vrije openbare parkeerplaats binnen 100 meter van de woning van de aanvrager beschikbaar is;</text:p>
            <text:p text:style-name="considerans.al">- de gemeente van mening is dat weggebruikers met een beperking de mogelijkheid moeten hebben om in de directe nabijheid van de eigen woning te kunnen parkeren aangezien zij daardoor in staat zijn om een actief en mobiel leven te leiden. <text:span text:style-name="nadrukvet"/></text:p>
            <text:p text:style-name="considerans.al">
            <text:span text:style-name="nadrukvet"/>
            <text:span text:style-name="nadrukvet"/>
          </text:p>
            <text:p text:style-name="considerans.al">
            <text:span text:style-name="nadrukvet">Mede gelet op</text:span>
          </text:p>
            <text:p text:style-name="considerans.al">
            <text:span text:style-name="nadrukvet">- </text:span>artikel 24 van het BABW is overleg gepleegd met de politie inzake de handhaafbaarheid;</text:p>
            <text:p text:style-name="considerans.al">- artikel 26 van het BABW wordt dit besluit bekendgemaakt door op de in de artikelen 5 onderscheidenlijk 6 van de Bekendmakingswet bepaalde wijze. <text:span text:style-name="nadrukvet"/></text:p>
            <text:p text:style-name="considerans.al">
            <text:span text:style-name="nadrukvet"/>
          </text:p>
            <text:p text:style-name="considerans.al">
            <text:span text:style-name="nadrukvet">Belangenafweging</text:span>
          </text:p>
            <text:p text:style-name="considerans.al">Door het vaststellen van de gehandicaptenparkeerplaats voor de bewoner van Smidseplein 4-b verdwijnt een reguliere openbare parkeerplaats. Dit leidt niet tot verhoging van de parkeerdruk in de straat omdat de aanvrager anders ook gebruik zou maken van één van de openbare parkeerplaatsen. Daarnaast prevaleert de gemeente Horst aan de Maas het belang van de aanvrager om in de nabijheid van de woning te kunnen parkeren en daarmee in staat te zijn een actief en mobiel leven te leiden boven het verlies van reguliere openbare parkeercapaciteit. <text:span text:style-name="nadrukvet"/></text:p>
            <text:p text:style-name="considerans.al">
            <text:span text:style-name="nadrukvet"/>
          </text:p>
            <text:p text:style-name="considerans.al">
            <text:span text:style-name="nadrukvet">Situatieschets</text:span>
          </text:p>
            <text:p text:style-name="considerans.al">
            <draw:frame><draw:text-box><text:section text:name="plaatje_id1-3-2-1-2-37-1" text:style-name="plaatje">
              <text:p text:style-name="illustratie_id1-3-2-1-2-37-1-1"><draw:frame draw:style-name="illustratie_id1-3-2-1-2-37-1-1" text:anchor-type="paragraph" svg:width="100mm" svg:height="60.8mm"><draw:image xlink:href="Pictures/GPPSmidsepleinHorstif55045c2-d022-463c-b307-91ab1e987382.png" xlink:type="simple"/></draw:frame></text:p>
            </text:section></draw:text-box></draw:frame>
          </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text:p>
            <text:p text:style-name="last-al">1. Door het plaatsen van verkeersbord E6 van Bijlage I van het RVV 1990, voorzien van onderbord OB309 met daarop aangegeven het kenteken van het bij de aanvrager in gebruik zijnde motorvoertuig op Smidseplein een gehandicaptenparkeerplaats op kenteken vast te stellen.</text:p>
            <text:p text:style-name="tekst_bottom"/>
          </text:section>
        </text:section>
        <text:section text:name="regeling-sluiting_id1-3-2-3" text:style-name="regeling-sluiting">
          <text:section text:name="gegeven_id1-3-2-3-1" text:style-name="gegeven">
            <text:p text:style-name="dagtekening">
            <text:span text:style-name="plaats">Horst,</text:span>
            <text:span text:style-name="datum">28 juli 2026</text:span>
          </text:p>
          </text:section>
          <text:section text:name="ondertekening_id1-3-2-3-2">
            <text:p><text:span text:style-name="functie">College van burgemeester en wethouders van Horst aan de Maas</text:span></text:p>
            <text:p><text:span text:style-name="deze">Namens deze,</text:span></text:p>
          </text:section>
          <text:section text:name="ondertekening_id1-3-2-3-3">
            <text:p><text:span text:style-name="deze"/></text:p>
          </text:section>
          <text:section text:name="ondertekening_id1-3-2-3-4">
            <text:p><text:span text:style-name="deze"/></text:p>
            <text:p><text:span text:style-name="ondertekening_naam">
            <text:span text:style-name="voornaam">Bas</text:span>
            <text:span text:style-name="achternaam">van de Lisdonk</text:span>
          </text:span></text:p>
            <text:p><text:span text:style-name="functie">Teamleider Binnendienst Openbare Werken</text:span></text:p>
          </text:section>
          <text:section text:name="ondertekening_id1-3-2-3-5">
            <text:p><text:span text:style-name="functie"/></text:p>
          </text:section>
          <text:section text:name="ondertekening_id1-3-2-3-6">
            <text:p><text:span text:style-name="functie"/></text:p>
          </text:section>
        </text:section>
        <text:section text:name="bezwaarschrift_id1-3-2-4" text:style-name="bezwaarschrift">
          <text:p text:style-name="bezwaarschrift_top"/>
          <text:p text:style-name="tussenkopvetcur">Mededelingen</text:p>
          <text:p text:style-name="tussenkopcur">Bezwaar</text:p>
          <text:p text:style-name="bezwaarschrift_al">Op grond van de Algemene wet bestuursrecht kan iedereen wiens belang rechtstreeks bij een besluit is betrokken, hiertegen een met redenen omkleed bezwaarschrift indienen. Dit moet dan gebeuren binnen zes weken na de dag waarop het college van burgemeester en wethouders het besluit heeft verzonden. Het bezwaarschrift dient te worden gericht aan: Gemeente Horst aan de Maas, ter attentie van het college van burgemeester en wethouders. Postbus 6005, 5960 AA Horst onder vermelding van ‘Bezwaar gehandicaptenparkeerplaats Smidseplein in Horst'.</text:p>
          <text:p text:style-name="bezwaarschrift_al">Het indienen van een bezwaarschrift heeft geen schorsende werking (zie art. 6:16 Awb). Dat betekent dat het besluit blijft gelden in de tijd dat uw bezwaarschrift in behandeling is. Kunt u een beslissing op uw bezwaarschrift niet afwachten? Dan kunt u de voorzieningenrechter van de rechtbank vragen een voorlopige voorziening te treffen (om het besluit te schorsen). U vraagt de voorlopige voorziening aan bij de Voorzieningenrechter van de Rechtbank Limburg, Sector Bestuursrecht, Postbus 950, 6040 AZ Roermond. Een dergelijk verzoek kan pas worden gedaan als het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7-1-1" style:parent-style-name="Standard">
      <style:paragraph-properties style:line-spacing="0mm" style:text-autospace="none" ofo:line-height="0.001cm"/>
    </style:style>
    <style:style style:family="graphic" style:name="illustratie_id1-3-2-1-2-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628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rst aan de Maas</meta:user-defined>
    <meta:user-defined meta:name="OVERHEID.Gemeente/OVERHEID.authority">Horst aan de Maas</meta:user-defined>
    <meta:user-defined meta:name="OVERHEID.Informatietype/DC.type">officiële publicatie</meta:user-defined>
    <meta:user-defined meta:name="OVERHEIDop.Rubriek/DC.type">verkeersbesluit of -mededeling</meta:user-defined>
    <meta:user-defined meta:name="OVERHEID.Gemeente/DCTERMS.publisher">Horst aan de Maas</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orst aan de Maas - Gehandicaptenparkeerplaats op kenteken - Smidseplein te Hor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gen van een gehandicaptenparkeerplaats op kenteken Smidseplein te Horst.</meta:user-defined>
    <meta:user-defined meta:name="OVERHEIDop.verkeersbordcode">E6</meta:user-defined>
    <dc:language>nl</dc:language>
    <meta:user-defined meta:name="OVERHEIDop.locatietype/OVERHEIDop.gebiedsmarkering">Punt</meta:user-defined>
    <meta:user-defined meta:name="DC.title">Verkeersbesluit – Horst – Smidseplein vaststellen gehandicaptenparkeerplaats op kenteken</meta:user-defined>
    <meta:user-defined meta:name="DCTERMS.W3CDTF/DCTERMS.available">2026-07-30</meta:user-defined>
    <meta:user-defined meta:name="DCTERMS.W3CDTF/OVERHEIDop.jaargang">2026</meta:user-defined>
    <meta:user-defined meta:name="OVERHEIDop.publicationIssue">362880</meta:user-defined>
    <meta:user-defined meta:name="OVERHEIDop.GmbID/DC.identifier">gmb-2026-362880</meta:user-defined>
    <meta:user-defined meta:name="OVERHEIDop.versieInformatie"/>
  </office:meta>
</office:document-meta>
</file>