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buitenzijdig naisoleren van het dak en het vervangen van een dakkapel, Stenge 32 in Yerseke</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buitenzijdig naisoleren van het dak en het vervangen van een dakkapel op het adres Stenge 32 in Yerseke.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715.</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17 juli 2026. De gemeente Reimerswaal neemt daarover waarschijnlijk uiterlijk 11 septem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6287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7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7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715</meta:user-defined>
    <meta:user-defined meta:name="DCTERMS.abstract">Voor: het buitenzijdig naisoleren van het dak en het vervangen van een dakkapel. Locatie: Stenge 32 in Yerseke. Datum ontvangst: 17 juli 2026.</meta:user-defined>
    <dc:language>nl</dc:language>
    <meta:user-defined meta:name="OVERHEIDop.locatietype/OVERHEIDop.gebiedsmarkering">Vlak</meta:user-defined>
    <meta:user-defined meta:name="DC.title">Ingediende aanvraag vergunning voor het buitenzijdig naisoleren van het dak en het vervangen van een dakkapel, Stenge 32 in Yerseke</meta:user-defined>
    <meta:user-defined meta:name="DCTERMS.W3CDTF/DCTERMS.available">2026-07-29</meta:user-defined>
    <meta:user-defined meta:name="DCTERMS.W3CDTF/OVERHEIDop.jaargang">2026</meta:user-defined>
    <meta:user-defined meta:name="OVERHEIDop.publicationIssue">362878</meta:user-defined>
    <meta:user-defined meta:name="OVERHEIDop.GmbID/DC.identifier">gmb-2026-362878</meta:user-defined>
    <meta:user-defined meta:name="OVERHEIDop.versieInformatie"/>
  </office:meta>
</office:document-meta>
</file>