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bouw kamerverhuurpand (4 kamers) naar 2 appartementen, Eendrachtstraat 82 8012VZ Zwolle [Zaaknummer 0193ESUITE15339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3-07-2026</text:p>
            <text:p text:style-name="common-al">
            <text:span text:style-name="nadrukvet">Locatie:</text:span> Eendrachtstraat 82 8012VZ Zwolle</text:p>
            <text:p text:style-name="common-al">
            <text:span text:style-name="nadrukvet">Zaakomschrijving:</text:span> het verbouwen van een kamerverhuurpand (4 kamers) naar 2 appartementen</text:p>
            <text:p text:style-name="common-al">
            <text:span text:style-name="nadrukvet">Zaaknummer:</text:span> 0193ESUITE15339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Afwijken van regels in he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3391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339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286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6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6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1533912026</meta:user-defined>
    <meta:user-defined meta:name="DCTERMS.abstract">het verbouwen van een kamerverhuurpand (4 kamers) naar 2 appartemente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bouw kamerverhuurpand (4 kamers) naar 2 appartementen, Eendrachtstraat 82 8012VZ Zwolle [Zaaknummer 0193ESUITE1533912026]</meta:user-defined>
    <meta:user-defined meta:name="DCTERMS.W3CDTF/DCTERMS.available">2026-07-29</meta:user-defined>
    <meta:user-defined meta:name="DCTERMS.W3CDTF/OVERHEIDop.jaargang">2026</meta:user-defined>
    <meta:user-defined meta:name="OVERHEIDop.publicationIssue">362869</meta:user-defined>
    <meta:user-defined meta:name="OVERHEIDop.GmbID/DC.identifier">gmb-2026-362869</meta:user-defined>
    <meta:user-defined meta:name="OVERHEIDop.versieInformatie"/>
  </office:meta>
</office:document-meta>
</file>