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wijzigen van de bestemming naar wonen op de locatie Ds. Heldringstraat 1 Anna Paulowna, zaaknummer Z-632253</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wijzigen van de bestemming naar wonen op de locatie Ds. Heldringstraat 1 Anna Paulowna.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8 septem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6285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5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5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wijzigen van de bestemming naar wonen op de locatie Ds. Heldringstraat 1 Anna Paulowna, zaaknummer Z-632253</meta:user-defined>
    <meta:user-defined meta:name="DCTERMS.W3CDTF/DCTERMS.available">2026-07-29</meta:user-defined>
    <meta:user-defined meta:name="DCTERMS.W3CDTF/OVERHEIDop.jaargang">2026</meta:user-defined>
    <meta:user-defined meta:name="OVERHEIDop.publicationIssue">362855</meta:user-defined>
    <meta:user-defined meta:name="OVERHEIDop.GmbID/DC.identifier">gmb-2026-362855</meta:user-defined>
    <meta:user-defined meta:name="OVERHEIDop.versieInformatie"/>
  </office:meta>
</office:document-meta>
</file>