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ahliastraat 2 6026CG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3-07-2026 een aanvraag omgevingsvergunning ontvangen.</text:p>
            <text:p text:style-name="common-al">Het betreft een aanvraag op locatie Dahliastraat 2 6026CG Maarheeze met omschrijving nieuw dak en nok verhoging.</text:p>
            <text:p text:style-name="common-al">De zaak is geregistreerd onder nummer 507388 en is aangevraagd voor de volgende onderdelen: Bouwactiviteit (technisch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6285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507388</meta:user-defined>
    <meta:user-defined meta:name="DCTERMS.abstract">Nieuw dak en nok verhoging Dahliastraat 2 6026CG Maarheeze DSO 2026072302235 - Zaak 507388</meta:user-defined>
    <dc:language>nl</dc:language>
    <meta:user-defined meta:name="OVERHEIDop.locatietype/OVERHEIDop.gebiedsmarkering">Vlak</meta:user-defined>
    <meta:user-defined meta:name="DC.title">Ingediende aanvraag omgevingsvergunning Dahliastraat 2 6026CG Maarheez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52</meta:user-defined>
    <meta:user-defined meta:name="OVERHEIDop.GmbID/DC.identifier">gmb-2026-362852</meta:user-defined>
    <meta:user-defined meta:name="OVERHEIDop.versieInformatie"/>
  </office:meta>
</office:document-meta>
</file>