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Ontheffing geluidhinder ivm vlinderen van betonvloer op 28 en 31 augustus 2026 op de locatie Smaragd 300 te Dordrecht zaaknummer 900368212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ntheffing ontvangen. De gemeente geeft hiermee toestemming voor Ontheffing geluidhinder ivm vlinderen van betonvloer op 28 en 31 augustus 2026 op de locatie Smaragd 300 te Dordrecht.</text:p>
            <text:p text:style-name="common-al"/>
            <text:p text:style-name="common-al">
            <text:span text:style-name="nadrukvet">Waarom publiceert de gemeente dit bericht?</text:span>
          </text:p>
            <text:p text:style-name="common-al">Een ontheff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8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Ontheffing geluidhinder ivm vlinderen van betonvloer op 28 en 31 augustus 2026 op de locatie Smaragd 300 te Dordrecht zaaknummer 9003682121</meta:user-defined>
    <meta:user-defined meta:name="DCTERMS.W3CDTF/DCTERMS.available">2026-07-29</meta:user-defined>
    <meta:user-defined meta:name="DCTERMS.W3CDTF/OVERHEIDop.jaargang">2026</meta:user-defined>
    <meta:user-defined meta:name="OVERHEIDop.publicationIssue">362850</meta:user-defined>
    <meta:user-defined meta:name="OVERHEIDop.GmbID/DC.identifier">gmb-2026-362850</meta:user-defined>
    <meta:user-defined meta:name="OVERHEIDop.versieInformatie"/>
  </office:meta>
</office:document-meta>
</file>