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bouwmarkt (Gamma) op de hoek A.van Leeuwehoekweg/A. Einsteinweg,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van een bouwmarkt (Gamma) op de hoek A. van Leeuwehoekweg/A. Einsteinweg, Alphen aan den Rijn, geregistreerd onder nr. 0484394674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7-2026. De gemeente neemt daarover waarschijnlijk voor 18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284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46741</meta:user-defined>
    <meta:user-defined meta:name="DCTERMS.abstract">Aanvraag vergunning voor het bouwen van een bouwmarkt (Gamma) op de hoek  A.van Leeuwehoekweg/A. Einsteinweg, Alphen aan den Rijn</meta:user-defined>
    <dc:language>nl</dc:language>
    <meta:user-defined meta:name="OVERHEIDop.locatietype/OVERHEIDop.gebiedsmarkering">Vlak</meta:user-defined>
    <meta:user-defined meta:name="DC.title">Aanvraag vergunning voor het bouwen van een bouwmarkt (Gamma) op de hoek A.van Leeuwehoekweg/A. Einsteinweg, Alphen aan den Rij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40</meta:user-defined>
    <meta:user-defined meta:name="OVERHEIDop.GmbID/DC.identifier">gmb-2026-362840</meta:user-defined>
    <meta:user-defined meta:name="OVERHEIDop.versieInformatie"/>
  </office:meta>
</office:document-meta>
</file>