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realiseren van extra kleedkamers aan Neer Andelse weg 6 c, 4281 KL An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realiseren van extra kleedkamers aan Neer Andelse weg 6 c, 4281 KL Andel (1959149381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7-07-2026. De gemeente neemt daarover waarschijnlijk voor 11-09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6283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3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3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959149381</meta:user-defined>
    <meta:user-defined meta:name="DCTERMS.abstract">het realiseren van extra kleedkamers</meta:user-defined>
    <dc:language>nl</dc:language>
    <meta:user-defined meta:name="OVERHEIDop.locatietype/OVERHEIDop.gebiedsmarkering">Punt</meta:user-defined>
    <meta:user-defined meta:name="DC.title">Gemeente Altena - Aanvraag vergunning voor het realiseren van extra kleedkamers aan Neer Andelse weg 6 c, 4281 KL Andel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833</meta:user-defined>
    <meta:user-defined meta:name="OVERHEIDop.GmbID/DC.identifier">gmb-2026-362833</meta:user-defined>
    <meta:user-defined meta:name="OVERHEIDop.versieInformatie"/>
  </office:meta>
</office:document-meta>
</file>