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Kruishoorn fase 2 (Grevelingstraat en Turfstekerskade) in Lisse, het afwijken van huidige bestemming voor het bouwen van woningen. Kenmerk Z2026-0000222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afwijken van huidige bestemming voor het bouwen van woningen.</text:p>
            <text:p text:style-name="common-al">
            <text:span text:style-name="nadrukcur">Datum ontvangst:</text:span>22 juli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6282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2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2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iss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2220</meta:user-defined>
    <dc:language>nl</dc:language>
    <meta:user-defined meta:name="OVERHEIDop.locatietype/OVERHEIDop.gebiedsmarkering">Vlak</meta:user-defined>
    <meta:user-defined meta:name="DC.title">Nieuwe aanvraag omgevingsvergunning, Kruishoorn fase 2 (Grevelingstraat en Turfstekerskade) in Lisse, het afwijken van huidige bestemming voor het bouwen van woningen. Kenmerk Z2026-00002220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827</meta:user-defined>
    <meta:user-defined meta:name="OVERHEIDop.GmbID/DC.identifier">gmb-2026-362827</meta:user-defined>
    <meta:user-defined meta:name="OVERHEIDop.versieInformatie"/>
  </office:meta>
</office:document-meta>
</file>