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woning aan Schuttersweg tussen nr. 21 en 23 te Neters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DSO ontvangen. De vergunning is aangevraagd voor het realiseren van een woning aan Schuttersweg tussen nr. 21 en 23 te Netersel. Het kenmerk van de gemeente voor deze zaak is ZBLA2026-001278.</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4-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282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2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2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278</meta:user-defined>
    <meta:user-defined meta:name="DCTERMS.abstract">realiseren van een woning aan Schuttersweg tussen nr. 21 en 23 te Netersel</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realiseren van een woning aan Schuttersweg tussen nr. 21 en 23 te Netersel</meta:user-defined>
    <meta:user-defined meta:name="DCTERMS.W3CDTF/DCTERMS.available">2026-07-29</meta:user-defined>
    <meta:user-defined meta:name="DCTERMS.W3CDTF/OVERHEIDop.jaargang">2026</meta:user-defined>
    <meta:user-defined meta:name="OVERHEIDop.publicationIssue">362824</meta:user-defined>
    <meta:user-defined meta:name="OVERHEIDop.GmbID/DC.identifier">gmb-2026-362824</meta:user-defined>
    <meta:user-defined meta:name="OVERHEIDop.versieInformatie"/>
  </office:meta>
</office:document-meta>
</file>