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omgevingsvergunning Jukweg 13 en 13A, 8081RD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ni 2026 heeft gemeente Elburg bericht ontvangen dat de omgevingsvergunning van de milieuvergunning op het perceel Jukweg 13 en 13A, 8081RD Elburg is ingetrokk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6282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2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2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292</meta:user-defined>
    <meta:user-defined meta:name="DCTERMS.abstract">Betreft: Besluit op locatie Jukweg 13 en 13A, 8081RD Elbur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trekking omgevingsvergunning Jukweg 13 en 13A, 8081RD El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20</meta:user-defined>
    <meta:user-defined meta:name="OVERHEIDop.GmbID/DC.identifier">gmb-2026-362820</meta:user-defined>
    <meta:user-defined meta:name="OVERHEIDop.versieInformatie"/>
  </office:meta>
</office:document-meta>
</file>