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klein evenement op 5 september 2026 op de locatie Reeweg Oost 222 te Dordrecht zaaknummer 90036864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organiseren van een klein evenement op 5 september 2026 op de locatie Reeweg Oost 222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6280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0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0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organiseren van een klein evenement op 5 september 2026 op de locatie Reeweg Oost 222 te Dordrecht zaaknummer 9003686401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807</meta:user-defined>
    <meta:user-defined meta:name="OVERHEIDop.GmbID/DC.identifier">gmb-2026-362807</meta:user-defined>
    <meta:user-defined meta:name="OVERHEIDop.versieInformatie"/>
  </office:meta>
</office:document-meta>
</file>