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aasheuvelweg 14A 1105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e tijdelijke afwijking van het omgevingsplan t.b.v. een bijeenkomstfunctie (ondergeschikte multifunctionele zaalverhuur)</text:p>
            <text:p text:style-name="common-al">Besluit: verleend</text:p>
            <text:p text:style-name="common-al">Besluit verzonden op: 23-07-2026</text:p>
            <text:p text:style-name="common-al">Zaakadres: Paasheuvelweg 14A 1105BH Amsterdam</text:p>
            <text:p text:style-name="common-al">Zaaknummer: Z2026-023767</text:p>
            <text:p text:style-name="common-al">DSO-nummer: 202606010083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3767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8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3767</meta:user-defined>
    <meta:user-defined meta:name="DCTERMS.abstract">de tijdelijke afwijking van het omgevingsplan t.b.v. een bijeenkomstfunctie (ondergeschikte multifunctionele zaalverhuur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aasheuvelweg 14A 1105BH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06</meta:user-defined>
    <meta:user-defined meta:name="OVERHEIDop.GmbID/DC.identifier">gmb-2026-362806</meta:user-defined>
    <meta:user-defined meta:name="OVERHEIDop.versieInformatie"/>
  </office:meta>
</office:document-meta>
</file>