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slopen van de bestaande bebouwing en het realiseren van 61 appartementen op de locatie Robbenoordstraat 2 Den Oever, zaaknummer Z-632203</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slopen van de bestaande bebouwing en het realiseren van 61 appartementen op de locatie Robbenoordstraat 2 Den Oev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7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6279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9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slopen van de bestaande bebouwing en het realiseren van 61 appartementen op de locatie Robbenoordstraat 2 Den Oever, zaaknummer Z-632203</meta:user-defined>
    <meta:user-defined meta:name="DCTERMS.W3CDTF/DCTERMS.available">2026-07-29</meta:user-defined>
    <meta:user-defined meta:name="DCTERMS.W3CDTF/OVERHEIDop.jaargang">2026</meta:user-defined>
    <meta:user-defined meta:name="OVERHEIDop.publicationIssue">362799</meta:user-defined>
    <meta:user-defined meta:name="OVERHEIDop.GmbID/DC.identifier">gmb-2026-362799</meta:user-defined>
    <meta:user-defined meta:name="OVERHEIDop.versieInformatie"/>
  </office:meta>
</office:document-meta>
</file>