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18-9 t/m 5-10-2026, Ter hoogte van Breedstraat 2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er hoogte van Breedstraat 20A<text:span text:style-name="nadrukvet">; </text:span>het plaatsen van een container van 18-9 t/m 5-10-2026</text:p>
            <text:p text:style-name="common-al">
            
          </text:p>
            <text:p text:style-name="common-al">Datum ontvangst: 25-07-2026</text:p>
            <text:p text:style-name="common-al">Zaaknummer: 00001396318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279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9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9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6318</meta:user-defined>
    <dc:language>nl</dc:language>
    <meta:user-defined meta:name="OVERHEIDop.locatietype/OVERHEIDop.gebiedsmarkering">Vlak</meta:user-defined>
    <meta:user-defined meta:name="DC.title">Omgevingsvergunning aangevraagd: het plaatsen van een container van 18-9 t/m 5-10-2026, Ter hoogte van Breedstraat 20A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95</meta:user-defined>
    <meta:user-defined meta:name="OVERHEIDop.GmbID/DC.identifier">gmb-2026-362795</meta:user-defined>
    <meta:user-defined meta:name="OVERHEIDop.versieInformatie"/>
  </office:meta>
</office:document-meta>
</file>