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't Dorp 10, 5384MA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1 juli 2026</text:p>
            <text:p text:style-name="common-al">het verbouwen van detailhandel naar wone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7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1</meta:user-defined>
    <meta:user-defined meta:name="DCTERMS.abstract">Datum ontvangst: 21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't Dorp 10, 5384MA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789</meta:user-defined>
    <meta:user-defined meta:name="OVERHEIDop.GmbID/DC.identifier">gmb-2026-362789</meta:user-defined>
    <meta:user-defined meta:name="OVERHEIDop.versieInformatie"/>
  </office:meta>
</office:document-meta>
</file>