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Kennisgeving verlenging beslistermijn, wijzigen van het gebruik op het perceel aan de Winschoterzijl, Winschoten (WST B 72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ldambt maken bekend dat zij hebben besloten voor de volgende aanvraag de beslistermijn te verlengen met een termijn van zes weken:</text:p>
            <text:p text:style-name="common-al"/>
            <text:p text:style-name="common-al">- 22/07/2026, Het wijzigen van het gebruik op het perceel aan de Winschoterzijl, Winschoten (WST B 720). Door dit besluit is de nieuwe uiterste beslisdatum 20 september 2026.</text:p>
            <text:p text:style-name="common-al"/>
            <text:p text:style-name="last-al">Winschoten, 29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6278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78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DC.title">Gemeente Oldambt, Kennisgeving verlenging beslistermijn, wijzigen van het gebruik op het perceel aan de Winschoterzijl, Winschoten (WST B 720)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786</meta:user-defined>
    <meta:user-defined meta:name="OVERHEIDop.GmbID/DC.identifier">gmb-2026-362786</meta:user-defined>
    <meta:user-defined meta:name="OVERHEIDop.versieInformatie"/>
  </office:meta>
</office:document-meta>
</file>