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geweigerd Graaf Florisstraat 2H 1091T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geweigerd</text:p>
            <text:p text:style-name="common-al">Besluit verzonden op: 27-07-2026</text:p>
            <text:p text:style-name="common-al">Zaakadres: Graaf Florisstraat 2H 1091TG Amsterdam</text:p>
            <text:p text:style-name="common-al">Zaaknummer: Z2026-031801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Procesuitvoering.sdo@amsterdam.nl?Subject=Dossiernummer Z2026-031801" xlink:type="simple">VTH.Procesuitvoering.sdo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7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78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78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78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1801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geweigerd Graaf Florisstraat 2H 1091TG Amster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782</meta:user-defined>
    <meta:user-defined meta:name="OVERHEIDop.GmbID/DC.identifier">gmb-2026-362782</meta:user-defined>
    <meta:user-defined meta:name="OVERHEIDop.versieInformatie"/>
  </office:meta>
</office:document-meta>
</file>