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5 september 2026 op de locatie Reviusstraat 20 te Dordrecht zaaknummer 90036796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5 september 2026 op de locatie Reviusstraat 20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627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5 september 2026 op de locatie Reviusstraat 20 te Dordrecht zaaknummer 900367966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81</meta:user-defined>
    <meta:user-defined meta:name="OVERHEIDop.GmbID/DC.identifier">gmb-2026-362781</meta:user-defined>
    <meta:user-defined meta:name="OVERHEIDop.versieInformatie"/>
  </office:meta>
</office:document-meta>
</file>