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Castricum, ontvangen aanvraag omgevingsvergunning, CTC00 A 2328, het aanleggen van een camper plaats, datum ontvangst 22 juli 2026 (Z2026-0000658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627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585</meta:user-defined>
    <meta:user-defined meta:name="DCTERMS.abstract">CTC00 A 2328, het aanleggen van een camper plaats, datum ontvangst 22 juli 2026 (Z2026-00006585)</meta:user-defined>
    <dc:language>nl</dc:language>
    <meta:user-defined meta:name="OVERHEIDop.locatietype/OVERHEIDop.gebiedsmarkering">Vlak</meta:user-defined>
    <meta:user-defined meta:name="DC.title">Gemeente Castricum, ontvangen aanvraag omgevingsvergunning, CTC00 A 2328, het aanleggen van een camper plaats, datum ontvangst 22 juli 2026 (Z2026-00006585)</meta:user-defined>
    <meta:user-defined meta:name="DCTERMS.W3CDTF/DCTERMS.available">2026-07-29</meta:user-defined>
    <meta:user-defined meta:name="DCTERMS.W3CDTF/OVERHEIDop.jaargang">2026</meta:user-defined>
    <meta:user-defined meta:name="OVERHEIDop.publicationIssue">362778</meta:user-defined>
    <meta:user-defined meta:name="OVERHEIDop.GmbID/DC.identifier">gmb-2026-362778</meta:user-defined>
    <meta:user-defined meta:name="OVERHEIDop.versieInformatie"/>
  </office:meta>
</office:document-meta>
</file>