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gewijzigd uitvoeren vergunde schuur, Kromme-elleboog 21, 9684 XA Finsterwolde</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3/07/2026, gewijzigd uitvoeren vergunde schuur, Kromme-elleboog 21, 9684 XA Finsterwolde.</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9 juli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6275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5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5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gewijzigd uitvoeren vergunde schuur, Kromme-elleboog 21, 9684 XA Finsterwolde</meta:user-defined>
    <meta:user-defined meta:name="DCTERMS.W3CDTF/DCTERMS.available">2026-07-29</meta:user-defined>
    <meta:user-defined meta:name="DCTERMS.W3CDTF/OVERHEIDop.jaargang">2026</meta:user-defined>
    <meta:user-defined meta:name="OVERHEIDop.publicationIssue">362751</meta:user-defined>
    <meta:user-defined meta:name="OVERHEIDop.GmbID/DC.identifier">gmb-2026-362751</meta:user-defined>
    <meta:user-defined meta:name="OVERHEIDop.versieInformatie"/>
  </office:meta>
</office:document-meta>
</file>