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aanleggen van een in-/uitrit aan Vinkstraat 6, 8172GM Vaassen (143713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aanvraag voor een omgevingsvergunning ontvangen. De vergunning is aangevraagd voor het aanleggen van een in-/uitrit aan Vinkstraat 6, 8172GM Vaassen. </text:p>
            <text:p text:style-name="common-al">Datum aanvraag: 26-07-2026</text:p>
            <text:p text:style-name="common-al">Zaaknummer: 1437132</text:p>
            <text:p text:style-name="common-al">Informatie en procedure</text:p>
            <text:p text:style-name="common-al">Een omgevingsvergunning wordt aangevraagd om toestemming te krijgen om iets te bouwen, verbouwen, slopen, kappen of aan te leggen. Met dit bericht laat het college u weten dat er misschien iets verandert in uw omgeving.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>Heeft u vragen over de aanvraag van de vergunning?</text:p>
            <text:p text:style-name="last-al">Neemt u dan gerust contact met ons op. U kunt hiervoor bellen naar 14 0578 of mailen naar <text:a xlink:href="mailto:gemeente@epe.nl" xlink:type="simple">gemeente@epe.nl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6274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4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4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p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437183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aanleggen van een in-/uitrit aan Vinkstraat 6, 8172GM Vaassen (1437132)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49</meta:user-defined>
    <meta:user-defined meta:name="OVERHEIDop.GmbID/DC.identifier">gmb-2026-362749</meta:user-defined>
    <meta:user-defined meta:name="OVERHEIDop.versieInformatie"/>
  </office:meta>
</office:document-meta>
</file>