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dakkapel op de locatie Baron van Boetzelaerlaan 89 te Dordrecht zaaknummer 9003679644</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plaatsen van een dakkapel op de locatie Baron van Boetzelaerlaan 89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6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6274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4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4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plaatsen van een dakkapel op de locatie Baron van Boetzelaerlaan 89 te Dordrecht zaaknummer 9003679644</meta:user-defined>
    <meta:user-defined meta:name="DCTERMS.W3CDTF/DCTERMS.available">2026-07-29</meta:user-defined>
    <meta:user-defined meta:name="DCTERMS.W3CDTF/OVERHEIDop.jaargang">2026</meta:user-defined>
    <meta:user-defined meta:name="OVERHEIDop.publicationIssue">362742</meta:user-defined>
    <meta:user-defined meta:name="OVERHEIDop.GmbID/DC.identifier">gmb-2026-362742</meta:user-defined>
    <meta:user-defined meta:name="OVERHEIDop.versieInformatie"/>
  </office:meta>
</office:document-meta>
</file>