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6084-A4_Piebaf9d3c-f958-4058-b500-0688b8f928c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gehandicaptenparkeerplaats op kenteken nabij Marktstraat 1,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ten aanzien van het besluit</text:span>
          </text:p>
            <text:p text:style-name="common-al">Op grond van artikel 15 van de Wegenverkeerswet 1994 dient er in de volgende gevallen een verkeersbesluit te worden genomen:</text:p>
            <text:list text:style-name="id1-3-2-2-1-3">
              <text:list-item text:style-override="id1-3-2-2-1-3-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3-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 hebben wij als volgt afgewogen:</text:p>
            <text:p text:style-name="common-al">Een bewo(o)n(st)er aan de Marktstraat 1, Schagen heeft een persoonsgebonden gehandicaptenparkeerplaats nabij de betreffende woning aangevraagd. </text:p>
            <text:p text:style-name="common-al">De betreffende persoon kan maximaal een beperkte afstand lopen en volgens het door ons hiervoor vastgestelde beleid is dit op de voorgeschreven wijze geconstateerd. </text:p>
            <text:p text:style-name="common-al">Omdat de betreffende persoon verzekerd moet zijn van een vrije parkeerruimte, binnen de maximale loopafstand, is het passend om een parkeerplaats hiervoor aan te wijzen. Binnen die afstand vanaf de woning is namelijk niet altijd parkeerruimte gegarandeerd. </text:p>
            <text:p text:style-name="common-al">Er bevinden zich geen fysieke belemmeringen om één parkeervak te bestemmen en aan te leggen tot een persoonsgebonden gehandicaptenparkeerplaats. </text:p>
            <text:p text:style-name="common-al">Uit het oogpunt van de vrijheid van het verkeer wordt het wenselijk geacht een persoonsgebonden gehandicaptenparkeerplaats te realiseren. Hiervoor zal ter plaatse van de persoonsgebonden gehandicaptenparkeerplaats een bord E6 van bijlage 1 van het Reglement Verkeersregels en Verkeerstekens 1990 worden geplaatst. Op een onderbord wordt het opgegeven kenteken van de betreffende persoon vermeld. Met bovengenoemde maatregel wordt beoogd om de betreffende persoon meer zekerheid te bieden om de auto te parkeren in de directe nabijheid van de woning. </text:p>
            <text:p text:style-name="common-al">Het bestemmen/ aanleggen van een openbare parkeerplaats voor het voertuig van de betreffende persoon wordt aanvaardbaar geacht, aangezien de gevolgen voor de totale parkeercapaciteit te verwaarlozen zijn. De betreffende persoon gebruikt immers in de huidige situatie ook een parkeerplaats in de buurt. Voor de overige weggebruikers wordt daarom het belang van vrijheid van het verkeer, en de bruikbaarheid van de weg, niet of nauwelijks geraakt. De maatregel is zodoende niet onevenredig met betrekking tot de belangen genoemd in artikel 2 Wegenverkeerswet 1994. </text:p>
            <text:p text:style-name="common-al">De locatie van de persoonsgebonden gehandicaptenparkeerplaats met bijbehorende bebording staat aangegeven op bijgaande situatietekening. </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27 juli 2026 tijdens een verkeersoverleg vanuit verkeersoptiek positief geadviseerd over de maatregel; </text:p>
            <text:p text:style-name="tussenkopcur">
            <text:span text:style-name="nadrukvet">Besluit</text:span>
          </text:p>
            <text:p text:style-name="common-al">Het plaatsen van het bord E6 van de bijlage 1 van het RVV 1990 inhoudende “gehandicaptenparkeerplaats” en deze te voorzien van een onderbord met daarop het kenteken van het voertuig, ter hoogte van perceel Marktstraat 1, Schagen.</text:p>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41320754716978mm"><draw:image xlink:href="Pictures/2026084-A4_Piebaf9d3c-f958-4058-b500-0688b8f928ca.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Het bezwaarschrift moet gericht worden aan het college van burgemeester en wethouders van de gemeente Schagen, Postbus 8, 1740 AA, Schagen.</text:p>
            <text:p text:style-name="common-al">Het indienen van een bezwaarschrift schorst niet de werking van het besluit waartegen het gericht is. Op grond van artikel 8:81 van de Algemene wet bestuursrecht kan aan de voorzieningenrechter van de Rechtbank Haarlem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27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27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gehandicaptenparkeerplaats op kenteken nabij - Marktstraat 1, Scha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Schagen- Verkeersbesluit gehandicaptenparkeerplaats op kenteken nabij Marktstraat 1, Schagen.</meta:user-defined>
    <meta:user-defined meta:name="DCTERMS.W3CDTF/DCTERMS.available">2026-07-29</meta:user-defined>
    <meta:user-defined meta:name="DCTERMS.W3CDTF/OVERHEIDop.jaargang">2026</meta:user-defined>
    <meta:user-defined meta:name="OVERHEIDop.publicationIssue">362734</meta:user-defined>
    <meta:user-defined meta:name="OVERHEIDop.GmbID/DC.identifier">gmb-2026-362734</meta:user-defined>
    <meta:user-defined meta:name="OVERHEIDop.versieInformatie"/>
  </office:meta>
</office:document-meta>
</file>