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plaatsen damwand, nabij Elzenborg – Het Wold I,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1/07/2026, plaatsen damwand, nabij Elzenborg – Het Wold I, Blauwesta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9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627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ingediende aanvraag omgevingsvergunning, plaatsen damwand, nabij Elzenborg – Het Wold I, Blauwesta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30</meta:user-defined>
    <meta:user-defined meta:name="OVERHEIDop.GmbID/DC.identifier">gmb-2026-362730</meta:user-defined>
    <meta:user-defined meta:name="OVERHEIDop.versieInformatie"/>
  </office:meta>
</office:document-meta>
</file>