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Gravelandseweg 12 D, 1211 BS Hilversum, Verzoeklocatie 2026072400970 (plaatsen tent op Keiplein 19 september 2026); 1992500; 24-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s-Gravelandseweg 12 D, 1211 BS Hilversum, Verzoeklocatie 2026072400970 (plaatsen tent op Keiplein 19 september 2026); 1992500; 24-07-2026; Status: Aanvraag ontvangen, gemeente Hilversum</text:p>
            <text:p text:style-name="common-al">
            
          </text:p>
            <text:p text:style-name="common-al">Datum indiening aanvraag: 24-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272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2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2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2500</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s-Gravelandseweg 12 D, 1211 BS Hilversum, Verzoeklocatie 2026072400970 (plaatsen tent op Keiplein 19 september 2026); 1992500; 24-07-2026; Status: Aanvraag ontvangen, gemeente Hilversum</meta:user-defined>
    <meta:user-defined meta:name="DCTERMS.W3CDTF/DCTERMS.available">2026-07-29</meta:user-defined>
    <meta:user-defined meta:name="DCTERMS.W3CDTF/OVERHEIDop.jaargang">2026</meta:user-defined>
    <meta:user-defined meta:name="OVERHEIDop.publicationIssue">362721</meta:user-defined>
    <meta:user-defined meta:name="OVERHEIDop.GmbID/DC.identifier">gmb-2026-362721</meta:user-defined>
    <meta:user-defined meta:name="OVERHEIDop.versieInformatie"/>
  </office:meta>
</office:document-meta>
</file>