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3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ntheffing geluidshinder verleend voor het verrichten van nachtelijke werkzaamheden op 2,3 en 4 november 2026 vanaf 21:00 uur tot 06:00 uur, ter hoogte van de Noordsingel tussen Dillenburgsingel en Veursestraatweg en ingang Kapelbosje te Leidschendam - kenmerk 0000240965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Ontheffing geluidshinder verleend voor het verrichten van nachtelijke werkzaamheden op 2,3 en 4 november 2026 vanaf 21:00 uur tot 06:00 uur.</text:p>
            <text:p text:style-name="common-al">
            <text:span text:style-name="nadrukvet">Datum bekendmaking besluit: </text:span>27 juli 2026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13">
              <text:list-item text:style-override="id1-3-2-1-1-13-1">
                <text:number>1.</text:number>
                <text:p text:style-name="al">naam, adres, telefoonnummer (waar u overdag bereikbaar bent) en e-mailadres;</text:p>
              </text:list-item>
              <text:list-item text:style-override="id1-3-2-1-1-13-2">
                <text:number>2.</text:number>
                <text:p text:style-name="al">de datum en handtekening;</text:p>
              </text:list-item>
              <text:list-item text:style-override="id1-3-2-1-1-13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13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6269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9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9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0002409659</meta:user-defined>
    <dc:language>nl</dc:language>
    <meta:user-defined meta:name="OVERHEIDop.locatietype/OVERHEIDop.gebiedsmarkering">Vlak</meta:user-defined>
    <meta:user-defined meta:name="DC.title">Ontheffing geluidshinder verleend voor het verrichten van nachtelijke werkzaamheden op 2,3 en 4 november 2026 vanaf 21:00 uur tot 06:00 uur, ter hoogte van de Noordsingel tussen Dillenburgsingel en Veursestraatweg en ingang Kapelbosje te Leidschendam - kenmerk 00002409659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695</meta:user-defined>
    <meta:user-defined meta:name="OVERHEIDop.GmbID/DC.identifier">gmb-2026-362695</meta:user-defined>
    <meta:user-defined meta:name="OVERHEIDop.versieInformatie"/>
  </office:meta>
</office:document-meta>
</file>