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slopen tuinhuisje en verwijderen asbestgelijkende golfplaten, Nieuweweg 3, 9684 VC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20/07/2026, slopen tuinhuisje en verwijderen asbestgelijkende golfplaten, Nieuweweg 3, 9684 VC Finsterwolde.</text:p>
            <text:p text:style-name="common-al"/>
            <text:p text:style-name="common-al">Winschoten, 29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626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slopen tuinhuisje en verwijderen asbestgelijkende golfplaten, Nieuweweg 3, 9684 VC Finsterwol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85</meta:user-defined>
    <meta:user-defined meta:name="OVERHEIDop.GmbID/DC.identifier">gmb-2026-362685</meta:user-defined>
    <meta:user-defined meta:name="OVERHEIDop.versieInformatie"/>
  </office:meta>
</office:document-meta>
</file>