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- Plaatsen van een dakkapel zijkant - Plaatsen nieuwe dakkapel achterzijde met frans balkon - Plaatsen dakraam voorzijde - Realiseren uitbouw achtkant - Vervangen raam naar openslaande deuren achterzijde - Constructieve doorbraken begane grond &amp; eerste verdieping - Plaatsen nieuwe trap naar eerste verdieping, aan de Hoofdstraat 199 2351AG Leiderdorp, LDPZ2026-31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Hoofdstraat 199 2351AG Leiderdorp</text:p>
            <text:p text:style-name="common-al">
            <text:span text:style-name="nadrukvet">Zaaknummer:</text:span> LDPZ2026-317</text:p>
            <text:p text:style-name="common-al">
            <text:span text:style-name="nadrukvet">Datum ontvangst aanvraag:</text:span> 25-07-2026</text:p>
            <text:p text:style-name="common-al">
            <text:span text:style-name="nadrukvet">Omschrijving:</text:span> Hoofdstraat 199</text:p>
            <text:p text:style-name="last-al">
            <text:span text:style-name="nadrukvet">Procedure:</text:span> reguli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6268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17</meta:user-defined>
    <meta:user-defined meta:name="DCTERMS.abstract">Hoofdstraat 19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het- Plaatsen van een dakkapel zijkant - Plaatsen nieuwe dakkapel achterzijde met frans balkon - Plaatsen dakraam voorzijde - Realiseren uitbouw achtkant - Vervangen raam naar openslaande deuren achterzijde - Constructieve doorbraken begane grond &amp; eerste verdieping - Plaatsen nieuwe trap naar eerste verdieping, aan de Hoofdstraat 199 2351AG Leiderdorp, LDPZ2026-317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82</meta:user-defined>
    <meta:user-defined meta:name="OVERHEIDop.GmbID/DC.identifier">gmb-2026-362682</meta:user-defined>
    <meta:user-defined meta:name="OVERHEIDop.versieInformatie"/>
  </office:meta>
</office:document-meta>
</file>