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pakketwand Station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een besluit genomen op de aanvraag met zaaknummer 02430000247863 voor plaatsen pakketwand op locatie Stationsplein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regels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28-07-2026 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68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47863</meta:user-defined>
    <dc:language>nl</dc:language>
    <meta:user-defined meta:name="DC.title">Besluit aanvraag omgevingsvergunning Bopa, pakketwand Stationsplein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48</meta:user-defined>
    <meta:user-defined meta:name="OVERHEIDop.publicationIssue">362680</meta:user-defined>
    <meta:user-defined meta:name="OVERHEIDop.GmbID/DC.identifier">gmb-2026-362680</meta:user-defined>
    <meta:user-defined meta:name="OVERHEIDop.versieInformatie"/>
  </office:meta>
</office:document-meta>
</file>