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oudsbloemstraat 20-H 1015J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en op de begane grond en eerste verdieping ten behoeve van de twee woningen</text:p>
            <text:p text:style-name="common-al">Besluit: verleend</text:p>
            <text:p text:style-name="common-al">Besluit verzonden op: 27-07-2026</text:p>
            <text:p text:style-name="common-al">Zaakadres: Goudsbloemstraat 20-H 1015JP Amsterdam</text:p>
            <text:p text:style-name="common-al">Zaaknummer: Z2026-018996</text:p>
            <text:p text:style-name="common-al">DSO-nummer: 202604290136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899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67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7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7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996</meta:user-defined>
    <meta:user-defined meta:name="DCTERMS.abstract">wijzigen van de indelingen op de begane grond en eerste verdieping ten behoeve van de twe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oudsbloemstraat 20-H 1015JP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78</meta:user-defined>
    <meta:user-defined meta:name="OVERHEIDop.GmbID/DC.identifier">gmb-2026-362678</meta:user-defined>
    <meta:user-defined meta:name="OVERHEIDop.versieInformatie"/>
  </office:meta>
</office:document-meta>
</file>