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een eerder verleende vergunning V2023/954 (het realiseren van een woonzorghuis) aan de Zuidkade 170 t/m 234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wijzigen van een eerder verleende vergunning V2023/954 (het realiseren van een woonzorghuis) aan de Zuidkade 170 t/m 234 Boskoop, geregistreerd onder nr. 0484394668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7-2026. De gemeente neemt daarover waarschijnlijk voor 17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67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46681</meta:user-defined>
    <meta:user-defined meta:name="DCTERMS.abstract">Aanvraag vergunning voor het wijzigen van een eerder verleende vergunning V2023/954 (het realiseren van een woonzorghuis) aan de Zuidkade 170 t/m 234 Boskoop</meta:user-defined>
    <dc:language>nl</dc:language>
    <meta:user-defined meta:name="OVERHEIDop.locatietype/OVERHEIDop.gebiedsmarkering">Vlak</meta:user-defined>
    <meta:user-defined meta:name="DC.title">Aanvraag vergunning voor het wijzigen van een eerder verleende vergunning V2023/954 (het realiseren van een woonzorghuis) aan de Zuidkade 170 t/m 234 Boskoo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77</meta:user-defined>
    <meta:user-defined meta:name="OVERHEIDop.GmbID/DC.identifier">gmb-2026-362677</meta:user-defined>
    <meta:user-defined meta:name="OVERHEIDop.versieInformatie"/>
  </office:meta>
</office:document-meta>
</file>