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in oude staat terugbrengen van het pand aan Korte Boschstraat 3 4811ES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1-07-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179.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6267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7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7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026-005179</meta:user-defined>
    <meta:user-defined meta:name="DCTERMS.abstract">het in oude staat terugbrengen van het pand</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in oude staat terugbrengen van het pand aan Korte Boschstraat 3 4811ES Breda</meta:user-defined>
    <meta:user-defined meta:name="DCTERMS.W3CDTF/DCTERMS.available">2026-07-29</meta:user-defined>
    <meta:user-defined meta:name="DCTERMS.W3CDTF/OVERHEIDop.jaargang">2026</meta:user-defined>
    <meta:user-defined meta:name="OVERHEIDop.publicationIssue">362674</meta:user-defined>
    <meta:user-defined meta:name="OVERHEIDop.GmbID/DC.identifier">gmb-2026-362674</meta:user-defined>
    <meta:user-defined meta:name="OVERHEIDop.versieInformatie"/>
  </office:meta>
</office:document-meta>
</file>