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verwijderen asbest, Oosterhavenkade 2, 9672 AV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17/07/2026, verwijderen asbest, Oosterhavenkade 2, 9672 AV Winschoten.</text:p>
            <text:p text:style-name="common-al"/>
            <text:p text:style-name="common-al">Winschoten, 29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6267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sloopmelding, verwijderen asbest, Oosterhavenkade 2, 9672 AV Winschot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73</meta:user-defined>
    <meta:user-defined meta:name="OVERHEIDop.GmbID/DC.identifier">gmb-2026-362673</meta:user-defined>
    <meta:user-defined meta:name="OVERHEIDop.versieInformatie"/>
  </office:meta>
</office:document-meta>
</file>