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51, Ringdijk 246, 2983GP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4 juli 2026 is een aanvraag omgevingsvergunning ontvangen voor verbouwing woning Ringdijk 246 locatie Ringdijk 246, 2983GP Ridderkerk. De aanvraag is geregistreerd onder zaaknummer Z2026-00000651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6266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6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natuur</meta:user-defined>
    <meta:user-defined meta:name="OVERHEIDop.referentienummer">Rx.Mission zaak Z2026-00000651</meta:user-defined>
    <meta:user-defined meta:name="DCTERMS.abstract">Betreft: Verbouwing woning Ringdijk 246 [Z2026-00000651], Ringdijk 246, 2983GP Ridderkerk</meta:user-defined>
    <dc:language>nl</dc:language>
    <meta:user-defined meta:name="OVERHEIDop.locatietype/OVERHEIDop.gebiedsmarkering">Vlak</meta:user-defined>
    <meta:user-defined meta:name="DC.title">Kennisgeving aanvraag omgevingsvergunning Z2026-00000651, Ringdijk 246, 2983GP Ridderker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62</meta:user-defined>
    <meta:user-defined meta:name="OVERHEIDop.GmbID/DC.identifier">gmb-2026-362662</meta:user-defined>
    <meta:user-defined meta:name="OVERHEIDop.versieInformatie"/>
  </office:meta>
</office:document-meta>
</file>