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Rijswijk – Verkeersbesluit aanpassen tijdelijk fietspad Sir Winston Churchilllaan – te Rijswijk</text:p>
      <text:section text:name="regeling_id1-3-2" text:style-name="regeling">
        <text:section text:name="aanhef_id1-3-2-1" text:style-name="aanhef">
          <text:section text:name="context_id1-3-2-1-1" text:style-name="context">
            <text:p text:style-name="context.al">26.128865</text:p>
            <text:p text:style-name="context.al"/>
            <text:p text:style-name="context.al">
            <text:span text:style-name="nadrukvet">Bevoegdheidsgrondslag</text:span>
          </text:p>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span text:style-name="nadrukvet"/>
          </text:p>
            <text:p text:style-name="context.al">
            <text:span text:style-name="nadrukvet">Grondslag voor het besluit</text:span>
          </text:p>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
            <text:p text:style-name="context.al">En</text:p>
            <text:p text:style-name="context.al"/>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Op grond van artikel 21 van het Besluit administratieve bepalingen inzake het wegverkeer (BABW)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
            <text:p text:style-name="context.al">Op basis van bovenstaande grondslagen en met inachtneming van:</text:p>
            <text:p text:style-name="context.al">• de Algemene wet bestuursrecht (AWB);</text:p>
            <text:p text:style-name="context.al">• de Wegenverkeerswet 1994 (WVW);</text:p>
            <text:p text:style-name="context.al">• het Besluit Administratieve Bepalingen inzake het Wegverkeer (BABW);</text:p>
            <text:p text:style-name="context.al">• het Reglement Verkeersregels en Verkeerstekens 1990 (RVV);</text:p>
            <text:p text:style-name="context.al">• uitvoeringsvoorschriften BABW inzake verkeerstekens;</text:p>
            <text:p text:style-name="context.al">• Bevoegdhedenoverzicht gemeente Rijswijk I en ll. </text:p>
            <text:p text:style-name="context.al">• Mobiliteitsstrategie Rijswijk 2040</text:p>
            <text:p text:style-name="context.al">zijn wij bevoegd dit besluit te nemen.</text:p>
            <text:p text:style-name="context.al"/>
            <text:p text:style-name="context_bottom"/>
          </text:section>
          <text:section text:name="considerans_id1-3-2-1-2" text:style-name="considerans">
            <text:p text:style-name="considerans.al">
            <text:span text:style-name="nadrukvet">Overwegende</text:span>
          </text:p>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text:p>
            <text:p text:style-name="considerans.al">- dat de woningen in een deel van de buurt Te Werve Oost worden opgewaardeerd, verduurzaamd of gesloopt;</text:p>
            <text:p text:style-name="considerans.al">- dat ten behoeve van de werkzaamheden in Te Werve Oost een tijdelijke dammen zijn aangelegd tussen de Sir Winston Churchilllaan en de Karel Doormanlaan, welke gedurende de uitvoering van de werkzaamheden wordt gebruikt als in- en uitrit voor bouwverkeer, waarvoor verkeersbesluiten met registratienummers 24.118141 en 26.010130 zijn gepubliceerd;</text:p>
            <text:p text:style-name="considerans.al">- dat het aan- en afvoeren van materiaal en materieel voor de twee bouwprojecten verloopt via de Sir Winston Churchilllaan, waardoor dit een positief effect heeft op de verkeersveiligheid en de leefbaarheid in en nabij de Karel Doormanlaan, omdat deze route verder niet wordt gebruikt in project Te Werve Oost;</text:p>
            <text:p text:style-name="considerans.al">- dat het minimaliseren van bouwverkeer over de Karel Doormanlaan positief is voor de leefbaarheid en de verkeersveiligheid in dit gebied, in het bijzonder voor kinderdagverblijf True Colors die gevestigd is aan de Karel Doormanlaan 1;</text:p>
            <text:p text:style-name="considerans.al">- dat ten behoeve van de aanleg en het gebruik van de dam het fietspad op de Sir Winston Churchilllaan, van de Burgemeester Elsenlaan tot en met dam van de bouwplaats van Lammers Real Estate wordt afgesloten, vanwege de twee tijdelijke bouwinritten op de Sir Winston Churchilllaan en het risico op ongevallen tussen fietsers en bouwverkeer;</text:p>
            <text:p text:style-name="considerans.al">- dat dit een fietspad is die als belangrijke verbinding geldt in het fietsnetwerk van Rijswijk en dat deze daarom is aangemerkte als “hoofdfietsroute” in het vastgestelde “Fietsplan 2040”;</text:p>
            <text:p text:style-name="considerans.al">- dat ten behoeve van de tijdelijke verkeersmaatregelen het voetpad aan de zuidzijde van de Sir Winston Churchilllaan tijdelijk werd opengesteld voor fietsverkeer in één richting, waarvoor een verkeersbesluit met registratienummer 25.063832 is gepubliceerd;</text:p>
            <text:p text:style-name="considerans.al">- dat in de praktijk is gebleken dat deze tijdelijke situatie niet naar behoren functioneert;</text:p>
            <text:p text:style-name="considerans.al">- dat voetgangers zich onveilig voelen door de aanwezigheid van fietsers op het voetpad;</text:p>
            <text:p text:style-name="considerans.al">- dat het voetpad intensief wordt gebruikt door voetgangers, waaronder bewoners uit de omgeving, hondenbezitters, bezoekers van het skatepark en personen die tijdens de lunchpauze een wandeling maken;</text:p>
            <text:p text:style-name="considerans.al">- dat het vanuit het oogpunt van verkeersveiligheid en comfort wenselijk is om voetgangers en fietsers zoveel mogelijk van elkaar te scheiden;</text:p>
            <text:p text:style-name="considerans.al">- dat daarom het voetpad aan de zuidzijde van de Sir Winston Churchilllaan weer uitsluitend wordt bestemd voor voetgangers;</text:p>
            <text:p text:style-name="considerans.al">- dat het geasfalteerde fietspad aan de zuidzijde van de Sir Winston Churchilllaan wordt ingericht voor fietsverkeer in twee richtingen;</text:p>
            <text:p text:style-name="considerans.al">- dat hiermee wordt aangesloten bij het feitelijke gebruik van de route door fietsers;</text:p>
            <text:p text:style-name="considerans.al">- dat fietsers hierdoor niet langer gebruik hoeven te maken van het voetpad;</text:p>
            <text:p text:style-name="considerans.al">- dat door het instellen van tweerichtingsfietsverkeer op het geasfalteerde fietspad een verkeersveiliger en duidelijker verkeerssituatie ontstaat voor zowel fietsers als voetgangers;</text:p>
            <text:p text:style-name="considerans.al">- dat de nieuwe tijdelijke verkeerssituatie van toepassing is tijdens de huidige en toekomstige faseringen van het project Te Werve Oost;</text:p>
            <text:p text:style-name="considerans.al">- dat het veiliger wordt geacht om fietsers gebruik te laten maken van een voor fietsverkeer ingerichte voorziening dan van een voetpad dat primair bedoeld is voor voetgangers;</text:p>
            <text:p text:style-name="considerans.al">- dat met deze maatregel de belangen van zowel fietsers als voetgangers beter worden gewaarborgd;</text:p>
            <text:p text:style-name="considerans.al">- dat het voorkomen van conflicten tussen fietsers en voetgangers zwaarder weegt dan het handhaven van de eerder ingestelde tijdelijke verkeersmaatregel;</text:p>
            <text:p text:style-name="considerans.al">- dat hierdoor de verkeersveiligheid op de Sir Winston Churchilllaan zwaarder weegt dan het belang om als fietser van het fietspad aan de noordzijde van de Sir Winston Churchilllaan gebruik te maken;</text:p>
            <text:p text:style-name="considerans.al">- dat de gemeente hiermee bestuurders en passagiers wil beschermen, de belangen van verzekering van verkeersveiligheid, het beperken van het door het verkeer veroorzaakte overlast, hinder of schade en het waarborgen van de vrijheid van het verkeer heeft afgewogen en vaststelt dat geen andere belangen worden geschaad.</text:p>
            <text:p text:style-name="considerans.al"/>
            <text:p text:style-name="considerans.al">
            <text:span text:style-name="nadrukvet">Overig</text:span>
          </text:p>
            <text:p text:style-name="considerans.al">Conform artikel 24 van het Besluit administratieve bepalingen inzake het wegverkeer is overleg gevoerd met de politie. </text:p>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van Rijswijk.</text:p>
            <text:p text:style-name="considerans.al"/>
            <text:p text:style-name="considerans_bottom"/>
          </text:section>
          <text:section text:name="afkondiging_id1-3-2-1-3" text:style-name="afkondiging">
            <text:p text:style-name="afkondiging_top"/>
            <text:p text:style-name="al">
            <text:span text:style-name="nadrukvet">
              <text:span text:style-name="nadrukvet">Besluiten</text:span>
            </text:span>
          </text:p>
            <text:list text:style-name="id1-3-2-1-3-2">
              <text:list-item text:style-override="id1-3-2-1-3-2-1">
                <text:number>1.</text:number>
                <text:p text:style-name="al">tot het opheffen van borden D02 (gebod voor alle bestuurders het bord voorbij te gaan aan de zijde die de pijl aangeeft); conform bijlage 1 van het RVV [conform de bij het besluit behorende verkeersplan in bijlage 1];</text:p>
              </text:list-item>
              <text:list-item text:style-override="id1-3-2-1-3-2-2">
                <text:number>2.</text:number>
                <text:p text:style-name="al">tot het instellen van tweerichtingsverkeer op het fietspad ten zuiden van de Sir Winston Churchilllaan, tussen de Burgemeester Elsenlaan en de bouwplaats van Lammers Real Estate, door middel van het plaatsen van borden G11 (verplicht fietspad), voorzien van onderbord OB505 (tegenliggers) op de locaties 1 tot en met 5 en onderbord OB502 (links en rechts; in 2 richtingen) op locatie 6; conform bijlage 1 van het RVV [conform de bij het besluit behorende verkeersplan in bijlage 1];</text:p>
              </text:list-item>
              <text:list-item text:style-override="id1-3-2-1-3-2-3">
                <text:number>3.</text:number>
                <text:p text:style-name="al">tot het opheffen van bord D07 (gebod tot het volgen van één van de rijrichtingen die op het bord zijn aangegeven), conform bijlage 1 van het RVV [conform de bij het besluit behorende verkeersplan in bijlage 1].</text:p>
              </text:list-item>
            </text:list>
            <text:p text:style-name="al">Onder intrekking van het verkeersbesluit ‘Verkeersbesluit tijdelijke afsluiting Karel Doormanlaan en fietspad Sir Winston Churchilllaan – te Rijswijk’ met registratienummer 25.063832. </text:p>
            <text:p text:style-name="al">Rijswijk, 22 juli 2026</text:p>
            <text:p text:style-name="al">Burgemeester en wethouders van Rijswijk</text:p>
            <text:p text:style-name="al">Namens deze,</text:p>
            <text:p text:style-name="al">Teammanager Mobiliteit en Parkeren</text:p>
            <text:p text:style-name="al">R. den Dulk</text:p>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tussenkopvetcur"/>
          <text:p text:style-name="tussenkopvetcur">
          <text:span text:style-name="nadrukvet">Mededelingen </text:span>
        </text:p>
          <text:p text:style-name="bezwaarschrift_al">De verkeerstekens worden benoemd conform bijlage I van het RVV 1990. </text:p>
          <text:p text:style-name="bezwaarschrift_al">Dit verkeersbesluit en de bijbehorende tekening zijn in te zien op <text:a xlink:href="https://www.officielebekendmakingen.nl/" xlink:type="simple">https://www.officielebekendmakingen.nl</text:a> en wordt gepubliceerd in Nieuwsblad Rijswijk op 30 juli 2026. Daarnaast ligt het verkeersbesluit en de bijbehorende tekening ter inzage bij de balie Publieksvoorlichting in de hal van het Huis van de Stad aan de Generaal Spoorlaan 2, 2283 GM Rijswijk. De openingstijden zijn: </text:p>
          <text:p text:style-name="bezwaarschrift_al"/>
          <text:list text:style-name="id1-3-2-3-6">
            <text:list-item text:style-override="id1-3-2-3-6-1">
              <text:number>1.</text:number>
              <text:p text:style-name="al">maandag en vrijdag van 09:00 uur tot 12:00 uur; </text:p>
            </text:list-item>
            <text:list-item text:style-override="id1-3-2-3-6-2">
              <text:number>2.</text:number>
              <text:p text:style-name="al">dinsdag, woensdag van 09:00 uur tot 17:00 uur; </text:p>
            </text:list-item>
            <text:list-item text:style-override="id1-3-2-3-6-3">
              <text:number>3.</text:number>
              <text:p text:style-name="al">donderdag van 09:00 uur tot 20:00 uur. </text:p>
            </text:list-item>
          </text:list>
          <text:p text:style-name="bezwaarschrift_al">
          <text:span text:style-name="nadrukvet"/>
        </text:p>
          <text:p text:style-name="bezwaarschrift_al">
          <text:span text:style-name="nadrukvet">Niet eens met dit besluit? </text:span>
        </text:p>
          <text:p text:style-name="bezwaarschrift_al">Als u het niet eens bent met dit besluit, dan kunt u een gemotiveerd bezwaarschrift sturen naar het college van burgemeester en wethouders, Postbus 5305, 2280 HH Rijswijk. </text:p>
          <text:p text:style-name="bezwaarschrift_al">Dit kan ook digitaal. Het digitale formulier “Bezwaar gemeentelijk besluit” vindt u op onze website: <text:a xlink:href="https://www.rijswijk.nl/bezwaar" xlink:type="simple">www.rijswijk.nl/bezwaar.</text:a> U heeft hier wel een elektronische handtekening (DigiD) voor nodig. </text:p>
          <text:p text:style-name="bezwaarschrift_al">U moet het bezwaarschrift indienen binnen zes weken na de dag waarop het besluit is verzonden ontvangen. In het bezwaarschrift moet staan: </text:p>
          <text:list text:style-name="id1-3-2-3-12">
            <text:list-item text:style-override="id1-3-2-3-12-1">
              <text:number>1.</text:number>
              <text:p text:style-name="al">uw naam en adres; </text:p>
            </text:list-item>
            <text:list-item text:style-override="id1-3-2-3-12-2">
              <text:number>2.</text:number>
              <text:p text:style-name="al">de datum waarop u het bezwaarschrift geschreven hebt; </text:p>
            </text:list-item>
            <text:list-item text:style-override="id1-3-2-3-12-3">
              <text:number>3.</text:number>
              <text:p text:style-name="al">een omschrijving van het besluit waar uw bezwaar zich tegen richt; </text:p>
            </text:list-item>
            <text:list-item text:style-override="id1-3-2-3-12-4">
              <text:number>4.</text:number>
              <text:p text:style-name="al">de gronden waarop uw bezwaar berust; </text:p>
            </text:list-item>
            <text:list-item text:style-override="id1-3-2-3-12-5">
              <text:number>5.</text:number>
              <text:p text:style-name="al">uw handtekening. </text:p>
            </text:list-item>
          </text:list>
          <text:p text:style-name="bezwaarschrift_al">Het is wenselijk een kopie van het besluit mee te zenden. </text:p>
          <text:p text:style-name="bezwaarschrift_al">
          <text:span text:style-name="nadrukvet"/>
        </text:p>
          <text:p text:style-name="bezwaarschrift_al">
          <text:span text:style-name="nadrukvet">Voorlopige voorziening </text:span>
        </text:p>
          <text:p text:style-name="bezwaarschrift_al">Het besluit waartegen u bezwaar maakt, treedt al in werking tijdens de bezwaarschriftprocedure. Om de inwerkingtreding op te schorten kunt u een voorlopige voorziening vragen bij de rechtbank Den Haag, sector bestuursrecht. Daaraan zijn kosten verbonden. Nadere informatie over de voorwaarden kunt u lezen op <text:a xlink:href="http://www.rechtspraak.nl/organisatie-en-contact/rechtsgebieden/bestuursrecht" xlink:type="simple">www.rechtspraak.nl/organisatie-en-contact/rechtsgebieden/bestuursrecht</text:a>.</text:p>
          <text:p text:style-name="bezwaarschrift_al"/>
          <text:p text:style-name="bezwaarschrift_al">
          <text:span text:style-name="nadrukvet">Bijlage</text:span>
        </text:p>
          <text:p text:style-name="bezwaarschrift_al">- te downloaden op deze pagina -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263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3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3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Rijswijk - Aanpassen tijdelijk fietspad - Sir Winston Churchilllaan, Rijswijk</meta:user-defined>
    <meta:user-defined meta:name="OVERHEIDvb.Wegcategorie/OVERHEIDvb.wegcategorie">Gebiedsontsluitingsweg binnen de bebouwde kom</meta:user-defined>
    <meta:user-defined meta:name="OVERHEIDvb.Weggebruiker/OVERHEIDvb.weggebruiker">voetgangers</meta:user-defined>
    <meta:user-defined meta:name="OVERHEIDvb.Weggebruiker/OVERHEIDvb.weggebruiker">fietsers</meta:user-defined>
    <meta:user-defined meta:name="OVERHEIDvb.referentienummer">26.128865</meta:user-defined>
    <meta:user-defined meta:name="OVERHEIDop.verkeersbordcode">D2</meta:user-defined>
    <meta:user-defined meta:name="OVERHEIDop.verkeersbordcode">D7</meta:user-defined>
    <meta:user-defined meta:name="OVERHEIDop.verkeersbordcode">G11</meta:user-defined>
    <dc:language>nl</dc:language>
    <meta:user-defined meta:name="OVERHEIDop.locatietype/OVERHEIDop.gebiedsmarkering">Lijn</meta:user-defined>
    <meta:user-defined meta:name="DC.title">Gemeente Rijswijk – Verkeersbesluit aanpassen tijdelijk fietspad Sir Winston Churchilllaan – te Rijswijk</meta:user-defined>
    <meta:user-defined meta:name="DCTERMS.W3CDTF/DCTERMS.available">2026-07-30</meta:user-defined>
    <meta:user-defined meta:name="OVERHEIDop.externeBijlage">Ontwerptekening|exb-2026-27047</meta:user-defined>
    <meta:user-defined meta:name="DCTERMS.W3CDTF/OVERHEIDop.jaargang">2026</meta:user-defined>
    <meta:user-defined meta:name="OVERHEIDop.publicationIssue">362636</meta:user-defined>
    <meta:user-defined meta:name="OVERHEIDop.GmbID/DC.identifier">gmb-2026-362636</meta:user-defined>
    <meta:user-defined meta:name="OVERHEIDop.versieInformatie"/>
  </office:meta>
</office:document-meta>
</file>