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ooien van 3 beukenbomen aan Wilgenroosje 20 5531KS Bla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del heeft een aanvraag voor een omgevingsvergunning ontvangen. De vergunning is aangevraagd voor het rooien van 3 beukenbomen aan Wilgenroosje 20 5531KS Bladel. Het kenmerk van de gemeente voor deze zaak is ZBLA2026-001275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7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Stuur dan een e-mail met daarin duidelijk uw vraag naar vergunningen@bladel.nl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6263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d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BLA2026-001275</meta:user-defined>
    <meta:user-defined meta:name="DCTERMS.abstract">rooien van 3 beukenbomen</meta:user-defined>
    <dc:language>nl</dc:language>
    <meta:user-defined meta:name="OVERHEIDop.locatietype/OVERHEIDop.gebiedsmarkering">Vlak</meta:user-defined>
    <meta:user-defined meta:name="DC.title">Aanvraag vergunning voor het rooien van 3 beukenbomen aan Wilgenroosje 20 5531KS Blad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35</meta:user-defined>
    <meta:user-defined meta:name="OVERHEIDop.GmbID/DC.identifier">gmb-2026-362635</meta:user-defined>
    <meta:user-defined meta:name="OVERHEIDop.versieInformatie"/>
  </office:meta>
</office:document-meta>
</file>