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Evenementenvergunning  Speel Mee week Uithoorn  van 10 t/m 14 augustus 2026 op diverse locaties in de gemeente Uithoorn, o.a. Legmeerplein 49 &amp; 55, 1422 RG Uithoorn</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ithoorn maakt bekend dat er op onderstaande aanvraag is besloten:</text:p>
            <text:p text:style-name="common-al">
            <text:span text:style-name="nadrukvet">Kenmerk: </text:span>Z2026-00001775</text:p>
            <text:p text:style-name="common-al">
            <text:span text:style-name="nadrukvet">Soort aanvraag: </text:span>Evenementenvergunning</text:p>
            <text:p text:style-name="common-al">
            <text:span text:style-name="nadrukvet">Verzenddatum: </text:span>27 juli 2026</text:p>
            <text:p text:style-name="common-al">
            <text:span text:style-name="nadrukvet">Omschrijving: </text:span>Evenementenvergunning Speel Mee week Uithoorn van 10 t/m 14 augustus 2026.</text:p>
            <text:p text:style-name="common-al">
            <text:span text:style-name="nadrukvet">Locatie: </text:span>Diverse locaties in de gemeente Uithoorn, o.a. Legmeerplein 49 (KNA gebouw) en 55 (Praktijkschool), 1422 RG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de burgemeester van Uithoorn, postbus 8, 1420 AA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evenementenvergunningen</text:p>
            <text:p text:style-name="common-al">Voor meer informatie en/of de juiste datum van bekendmaking kunt u, op werkdagen, contact opnemen met het team VTH-Handhaving en APV via het telefoonnummer (0297) 513111.</text:p>
            <text:p text:style-name="last-al">Informatie over een bezwaarprocedure kunt u vinden op d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6261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1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1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775</meta:user-defined>
    <meta:user-defined meta:name="DCTERMS.abstract">Uithoorn besluit Z2026-00001775 het aanvragen van een evenementenvergunning Speel Mee week Uithoorn </meta:user-defined>
    <dc:language>nl</dc:language>
    <meta:user-defined meta:name="OVERHEIDop.locatietype/OVERHEIDop.gebiedsmarkering">Vlak</meta:user-defined>
    <meta:user-defined meta:name="DC.title">Gemeente Uithoorn: besluit toegekend Evenementenvergunning  Speel Mee week Uithoorn  van 10 t/m 14 augustus 2026 op diverse locaties in de gemeente Uithoorn, o.a. Legmeerplein 49 &amp; 55, 1422 RG Uithoorn</meta:user-defined>
    <meta:user-defined meta:name="DCTERMS.W3CDTF/DCTERMS.available">2026-07-29</meta:user-defined>
    <meta:user-defined meta:name="DCTERMS.W3CDTF/OVERHEIDop.jaargang">2026</meta:user-defined>
    <meta:user-defined meta:name="OVERHEIDop.publicationIssue">362618</meta:user-defined>
    <meta:user-defined meta:name="OVERHEIDop.GmbID/DC.identifier">gmb-2026-362618</meta:user-defined>
    <meta:user-defined meta:name="OVERHEIDop.versieInformatie"/>
  </office:meta>
</office:document-meta>
</file>