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, Drees van Dordenkade 23, 3846 GG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7-07-2026</text:span> een besluit genomen op de aanvraag met zaaknummer 02430000261344 voor plaatsen nieuw kozijn plaatsen zijgevel op locatie Drees van Dordenkade 23, 3846 GG Harderwijk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</text:p>
            <text:p text:style-name="common-al">De termijn voor het indienen van een bezwaar start op 28-07-2026 en bedraagt 6 weken. Voor meer informatie kunt u contact opnemen via het contactformulier op de website www.harderwijk.nl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www.rechtspraak.nl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6261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1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61344</meta:user-defined>
    <dc:language>nl</dc:language>
    <meta:user-defined meta:name="OVERHEIDop.locatietype/OVERHEIDop.gebiedsmarkering">Punt</meta:user-defined>
    <meta:user-defined meta:name="DC.title">Besluit aanvraag omgevingsvergunning, Drees van Dordenkade 23, 3846 GG Harderwij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15</meta:user-defined>
    <meta:user-defined meta:name="OVERHEIDop.GmbID/DC.identifier">gmb-2026-362615</meta:user-defined>
    <meta:user-defined meta:name="OVERHEIDop.versieInformatie"/>
  </office:meta>
</office:document-meta>
</file>