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renoveren van kleedaccommodatie O.V.V. '67  aan Looierijstraat 39, 4909 BB Oostei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 Looierijstraat 39, Het renoveren van kleedaccommodatie O.V.V. '67  (1102140 ontvangen 23-07-2026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102140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6260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60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60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02140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et renoveren van kleedaccommodatie O.V.V. '67  aan Looierijstraat 39, 4909 BB Oosteind</meta:user-defined>
    <meta:user-defined meta:name="DCTERMS.W3CDTF/DCTERMS.available">2026-08-06</meta:user-defined>
    <meta:user-defined meta:name="DCTERMS.W3CDTF/OVERHEIDop.jaargang">2026</meta:user-defined>
    <meta:user-defined meta:name="OVERHEIDop.publicationIssue">362607</meta:user-defined>
    <meta:user-defined meta:name="OVERHEIDop.GmbID/DC.identifier">gmb-2026-362607</meta:user-defined>
    <meta:user-defined meta:name="OVERHEIDop.versieInformatie"/>
  </office:meta>
</office:document-meta>
</file>