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Brederodeplein, Wetering, Raadhuisstraat, Zuidzijde e.o. te Goudriaan zaaknummer 9003680164</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graven in bodem met een kwaliteit boven de interventiewaarde bodemkwaliteit op de locatie Brederodeplein, Wetering, Raadhuisstraat, Zuidzijde e.o. te Goudriaan.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6260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0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0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Brederodeplein, Wetering, Raadhuisstraat, Zuidzijde e.o. te Goudriaan zaaknummer 9003680164</meta:user-defined>
    <meta:user-defined meta:name="DCTERMS.W3CDTF/DCTERMS.available">2026-07-29</meta:user-defined>
    <meta:user-defined meta:name="DCTERMS.W3CDTF/OVERHEIDop.jaargang">2026</meta:user-defined>
    <meta:user-defined meta:name="OVERHEIDop.publicationIssue">362601</meta:user-defined>
    <meta:user-defined meta:name="OVERHEIDop.GmbID/DC.identifier">gmb-2026-362601</meta:user-defined>
    <meta:user-defined meta:name="OVERHEIDop.versieInformatie"/>
  </office:meta>
</office:document-meta>
</file>