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Straatfeest Burg. vd Mortelstraat op 05-09-2026 Nabij Burg. vd Mortelstraat 19, 5431CK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Straatfeest Burg. vd Mortelstraat op 05-09-2026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Nabij Burg. vd Mortelstraat 19, 5431CK Cuijk</text:p>
              </text:list-item>
              <text:list-item text:style-override="id1-3-2-1-1-2-4">
                <text:number>•</text:number>
                <text:p text:style-name="al">Zaaknummer: Z2026-0000447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259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474</meta:user-defined>
    <meta:user-defined meta:name="DCTERMS.abstract">evenementenvergunning verleend voor Straatfeest Burg. vd Mortelstraat op 05-09-2026 Nabij Burg. vd Mortelstraat 19, 5431CK Cuijk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evenementenvergunning verleend voor Straatfeest Burg. vd Mortelstraat op 05-09-2026 Nabij Burg. vd Mortelstraat 19, 5431CK Cu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97</meta:user-defined>
    <meta:user-defined meta:name="OVERHEIDop.GmbID/DC.identifier">gmb-2026-362597</meta:user-defined>
    <meta:user-defined meta:name="OVERHEIDop.versieInformatie"/>
  </office:meta>
</office:document-meta>
</file>